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a36a4"/>
    </style:style>
    <style:style style:name="P2" style:family="paragraph" style:parent-style-name="Standard">
      <style:text-properties fo:font-weight="bold" officeooo:paragraph-rsid="000a36a4" style:font-weight-asian="bold" style:font-weight-complex="bold"/>
    </style:style>
    <style:style style:name="P3" style:family="paragraph" style:parent-style-name="Standard">
      <style:text-properties fo:font-size="12pt" fo:font-weight="bold" officeooo:paragraph-rsid="000a36a4" style:font-size-asian="12pt" style:font-weight-asian="bold" style:font-size-complex="12pt" style:font-weight-complex="bold"/>
    </style:style>
    <style:style style:name="P4" style:family="paragraph" style:parent-style-name="Standard">
      <style:text-properties fo:font-weight="bold" officeooo:paragraph-rsid="000a36a4" style:font-weight-asian="bold" style:font-weight-complex="bold"/>
    </style:style>
    <style:style style:name="P5" style:family="paragraph" style:parent-style-name="Standard">
      <style:text-properties fo:font-weight="bold" officeooo:rsid="000c6e6d" officeooo:paragraph-rsid="000c6e6d" style:font-weight-asian="bold" style:font-weight-complex="bold"/>
    </style:style>
    <style:style style:name="T1" style:family="text">
      <style:text-properties officeooo:rsid="000a36a4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00c358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Wymagania edukacyjne z zakresu edukacji wczesnoszkolnej klasa 3 <text:s/>Rok szkolny 202<text:span text:style-name="T1">6</text:span>/202<text:span text:style-name="T3">7</text:span></text:p>
      <text:p text:style-name="P5">Szkoła Podstawowa w Mnichowie</text:p>
      <text:p text:style-name="P5"/>
      <text:p text:style-name="P1"><text:span text:style-name="T2">Edukacja polonistyczna</text:span>. </text:p>
      <text:p text:style-name="P1"><text:span text:style-name="T2">Mówienie.</text:span> </text:p>
      <text:p text:style-name="P1">W klasie trzeciej kontynuuje się doskonalenie umiejętności mówienia oraz uczeń po klasie 3: </text:p>
      <text:p text:style-name="P1">1. Wypowiada się w różnych formach, potrafi ułożyć kilkuzdaniową wypowiedź na dany temat;</text:p>
      <text:p text:style-name="P1">2. Dba o umiejętny dobór właściwych form komunikowania się w różnych sytuacjach społecznych; 3. Uczestniczy w rozmowach: prezentuje własne zdanie, potrafi je uzasadnić;</text:p>
      <text:p text:style-name="P1">4. Poszerza struktury składniowe oraz zakres słownictwa, wykorzystując omawiane treści nauczania;</text:p>
      <text:p text:style-name="P1">5. Nadaje tytuły ilustracjom do omawianych tekstów;</text:p>
      <text:p text:style-name="P1">6. Omawia i opowiada historyjki obrazkowe, analizuje postępowanie bohaterów i potrafi je ocenić; 7. Samodzielnie opowiada przeczytane i wysłuchane teksty;</text:p>
      <text:p text:style-name="P1">8. Tworzy dialogi w scenkach dramowych i autoprezentacjach;</text:p>
      <text:p text:style-name="P1">9. Konstruuje własne wypowiedzi;</text:p>
      <text:p text:style-name="P1">10. Odtwarza teksty z pamięci z odpowiednią intonacją i uwzględnieniem zasad interpunkcji;</text:p>
      <text:p text:style-name="P1">11. Dba o kulturę wypowiedzi.</text:p>
      <text:p text:style-name="P1"/>
      <text:p text:style-name="P2">Słuchani<text:span text:style-name="T1">e.</text:span> </text:p>
      <text:p text:style-name="P1">W klasie trzeciej kontynuuje się doskonalenie umiejętności słuchania oraz uczeń po klasie 3: </text:p>
      <text:p text:style-name="P1">1. Słucha ze zrozumieniem poleceń składających się ze zdań wielokrotnie złożonych;</text:p>
      <text:p text:style-name="P1">2. Uważnie słucha wypowiedzi innych i potrafi wykorzystać przekazane informacje;</text:p>
      <text:p text:style-name="P1">3. Wykonuje złożone polecenia wypowiedziane przez nauczyciela i kolegów;</text:p>
      <text:p text:style-name="P1">4. Słucha ze zrozumieniem i w skupieniu;</text:p>
      <text:p text:style-name="P1">5. Aktywnie uczestnicy w rozmowach, potrafi odnieść się do wypowiedzi innych.</text:p>
      <text:p text:style-name="P1"/>
      <text:p text:style-name="P2">Pisanie. </text:p>
      <text:p text:style-name="P1">W klasie trzeciej kontynuuje się doskonalenie umiejętności pisania oraz uczeń po klasie 3:</text:p>
      <text:p text:style-name="P1">1. Pisze czytelnie, kształtnie i płynnie;</text:p>
      <text:p text:style-name="P1">2. Przepisuje zdania złożone i dłuższe teksty;</text:p>
      <text:p text:style-name="P1">3. Poprawnie rozmieszcza tekst na stronie;</text:p>
      <text:p text:style-name="P1">4. Uzupełnia zdania z lukami;</text:p>
      <text:p text:style-name="P1">5. Poprawnie pisze ze słuchu i z pamięci;</text:p>
      <text:p text:style-name="P1">6. Samodzielnie, poprawnie układa i zapisuje życzenia, zaproszenia, listy, opisy, krótkie opowiadania, wypowiedzi na dowolny temat;</text:p>
      <text:p text:style-name="P1">7. Dba o estetykę i poprawność graficzną pisma;</text:p>
      <text:p text:style-name="P1">8. Prawidłowo dobiera wyrazy o znaczeniu przeciwnym i bliskoznacznym;</text:p>
      <text:p text:style-name="P1">9. Samodzielnie wykonuje pisemne zadania domowe.</text:p>
      <text:p text:style-name="P1"/>
      <text:p text:style-name="P2">Czytanie i opracowywanie tekstów. </text:p>
      <text:p text:style-name="P1">W klasie trzeciej kontynuuje się doskonalenie umiejętności czytania i opracowywania tekstów oraz uczeń po klasie 3: </text:p>
      <text:p text:style-name="P1"><text:span text:style-name="T1">1</text:span>. Potrafi samodzielnie, wyraziście i zachowaniem ekspresji czytać omawiany tekst;</text:p>
      <text:p text:style-name="P1"><text:span text:style-name="T1">2</text:span>. Potrafi samodzielnie, wyraziście i zachowaniem ekspresji czytać mowy tekst;</text:p>
      <text:p text:style-name="P1"><text:span text:style-name="T1">3</text:span>. Odnajduje w tekście informacje oraz fragmenty na określone tematy i wyciąga wnioski;</text:p>
      <text:p text:style-name="P1"><text:span text:style-name="T1">4</text:span>. Rozpoznaje w tekście literackie formy użytkowe: notatka do kroniki, list;</text:p>
      <text:p text:style-name="P1"><text:span text:style-name="T1">5</text:span>. Analizuje przeczytane utwory i układa dalszy ciąg wydarzeń;</text:p>
      <text:p text:style-name="P1"><text:span text:style-name="T1">6</text:span>. Czyta lektury wskazane przez nauczyciela;</text:p>
      <text:p text:style-name="P1"><text:span text:style-name="T1">7</text:span>. Zna różne formy literackie;</text:p>
      <text:p text:style-name="P1"><text:span text:style-name="T1">8</text:span>. Przejawia wrażliwość estetyczną i rozszerza zasób słownictwa poprzez kontakt z dziełami literackimi;</text:p>
      <text:p text:style-name="P1"><text:soft-page-break/><text:span text:style-name="T1">9</text:span>. Korzysta ze zbiorów bibliotecznych i innych źródeł informacji (Internet);</text:p>
      <text:p text:style-name="P1"/>
      <text:p text:style-name="P2">Gramatyka. </text:p>
      <text:p text:style-name="P1">W klasie trzeciej kontynuuje się doskonalenie umiejętności gramatycznych oraz uczeń po klasie 3: 1. Rozpoznaje i tworzy samodzielnie wszystkie rodzaje zdań; </text:p>
      <text:p text:style-name="P1">2. Dokonuje przekształceń zdań;</text:p>
      <text:p text:style-name="P1">3. Rozpoznaje części mowy: rzeczownik, czasownik, przymiotnik, przysłówek;</text:p>
      <text:p text:style-name="P1">4. Dobiera słownictwo do podanego tematu;</text:p>
      <text:p text:style-name="P1">5. Potrafi rozwinąć zdanie.</text:p>
      <text:p text:style-name="P1"/>
      <text:p text:style-name="P1"><text:span text:style-name="T2">Ortografia i interpunkcja.</text:span> </text:p>
      <text:p text:style-name="P1">W klasie trzeciej kontynuuje się doskonalenie umiejętności ortograficznych i interpunkcyjnych oraz uczeń po klasie 3: </text:p>
      <text:p text:style-name="P1"><text:span text:style-name="T1">1</text:span>. Zna zasady pisowni wyrazów wielką literą;</text:p>
      <text:p text:style-name="P1"><text:span text:style-name="T1">2</text:span>. Rozumie funkcję przecina i dwukropka i stosuje je przy wyliczaniu;</text:p>
      <text:p text:style-name="P1"><text:span text:style-name="T1">3</text:span>. Dba o poprawność ortograficzną i interpunkcyjną podczas pisania ze słuchu oraz tekstów pisanych samodzielnie;</text:p>
      <text:p text:style-name="P1"/>
      <text:p text:style-name="P2">Edukacja przyrodnicza i społeczna. </text:p>
      <text:p text:style-name="P1">W klasie trzeciej kontynuuje się doskonalenie umiejętności przyrodniczych oraz uczeń po klasie 3: 1. Potrafi opisać sposoby odżywiania się zwierząt; </text:p>
      <text:p text:style-name="P1">2. Wie na czym polega praca: sadownika, rolnika, ogrodnika, pszczelarza;</text:p>
      <text:p text:style-name="P1">3. Rozumie komunikaty pogodowe;</text:p>
      <text:p text:style-name="P1">4. Wie, jakie spotyka się zagrożenia wynikające z działalności człowieka (palenie śmieci, wypalanie łąk, kłusownictwo, hałas);</text:p>
      <text:p text:style-name="P1">5. Rozumie na czym polegają zagrożenia ze strony przyrody: huragan, burza, lawina, śnieżyca – wie jak należy zachować się w takich sytuacjach;</text:p>
      <text:p text:style-name="P1">6. Rozróżnia krajobrazy Polski;</text:p>
      <text:p text:style-name="P1">7. Zna charakterystyczne cechy pór roku;</text:p>
      <text:p text:style-name="P1">8. Zna nazwy pór roku, miesięcy , dni tygodnia;</text:p>
      <text:p text:style-name="P1">9. Potrafi omówić znaczenie lasu dla człowieka;</text:p>
      <text:p text:style-name="P1">10. Opisuje życie w ekosystemach pól i zbiorników wodnych;</text:p>
      <text:p text:style-name="P1">11. Wie jaki jest wpływ przyrody nieożywionej ( glina, węgiel, sól) na życie ludzi, zwierząt, roślin, 12. Zna podstawowe zasady udzielania pierwszej pomocy.</text:p>
      <text:p text:style-name="P1"/>
      <text:p text:style-name="P2">Edukacja społeczna. </text:p>
      <text:p text:style-name="P1">W klasie trzeciej kontynuuje się doskonalenie umiejętności społecznych oraz uczeń po klasie 3: </text:p>
      <text:p text:style-name="P1">1. Aktywnie uczestniczy w życiu szkoły, zna jej tradycje, wie co to jest sztandar szkoły, uczestniczy w uroczystościach szkolnych;</text:p>
      <text:p text:style-name="P1">2. Szanuje symbole narodowe, zna ważne wydarzenia historyczne, potrafi wymienić nazwiska wybitnych Polaków oraz ich osiągnięcia;</text:p>
      <text:p text:style-name="P1">3. Potrafi wskazać na mapie ważne miasta i miejsca;</text:p>
      <text:p text:style-name="P1">4. Zna swoją miejscowość.</text:p>
      <text:p text:style-name="P1"/>
      <text:p text:style-name="P2">Edukacja matematyczna.</text:p>
      <text:p text:style-name="P1">W klasie trzeciej kontynuuje się doskonalenie umiejętności matematycznych oraz uczeń po klasie 3: 1. Odczytuje i zapisuje liczby od zera do tysiąca; </text:p>
      <text:p text:style-name="P1">2. Porównuje liczby w zakresie 1000;</text:p>
      <text:p text:style-name="P1">3. Wskazuje liczby parzyste i nieparzyste;</text:p>
      <text:p text:style-name="P1">4. Rozumie porządkowy aspekt liczby;</text:p>
      <text:p text:style-name="P1">5. Dodaje li odejmuje liczby w zakresie 100 z przekroczeniem progu;</text:p>
      <text:p text:style-name="P1">6. Wie, że dodawanie i odejmowanie to działania odwrotne;</text:p>
      <text:p text:style-name="P1"><text:soft-page-break/>7. Stosuje przemienność dodawania;</text:p>
      <text:p text:style-name="P1">8. Mnoży i dzieli liczby w zakresie 100;</text:p>
      <text:p text:style-name="P1">9. Wie, że mnożenie i dzielenie to działania odwrotne;</text:p>
      <text:p text:style-name="P1">10. Stosuje przemienność mnożenia;</text:p>
      <text:p text:style-name="P1">11. Rozwiązuje zadania z treścią;</text:p>
      <text:p text:style-name="P1">12. Układa pytania do treści zadań;</text:p>
      <text:p text:style-name="P1">13. Wskazuje i poprawia błędy w treści zadań;</text:p>
      <text:p text:style-name="P1">14. Rozwiązuje zadania na porównywanie różnicowe;</text:p>
      <text:p text:style-name="P1">15. Oblicza obwody figur geometrycznych;</text:p>
      <text:p text:style-name="P1">16. Mierzy i rysuje odcinki, porównuje ich długość (cm, mm);</text:p>
      <text:p text:style-name="P1">17. Waży przedmioty (g, dag, kg);</text:p>
      <text:p text:style-name="P1">18. Wykonuje obliczenia dotyczące wagi i pojemności;</text:p>
      <text:p text:style-name="P1">19. Rozpoznaje nominały monet i banknotów;</text:p>
      <text:p text:style-name="P1">20. Odczytuje i zaznacza godziny na zegarze;</text:p>
      <text:p text:style-name="P1">21. Czyta i zapisuje daty, stosuje cyfry rzymskie;</text:p>
      <text:p text:style-name="P1"/>
      <text:p text:style-name="P2">Edukacja plastyczno – techniczna. </text:p>
      <text:p text:style-name="P1">W klasie trzeciej kontynuuje się doskonalenie umiejętności plastycznych i technicznych oraz uczeń po klasie 3: </text:p>
      <text:p text:style-name="P1">1. Rozumie pojęcia: scenka rodzajowa, autoportret i sztuka nowoczesna;</text:p>
      <text:p text:style-name="P1">2. Zna dyscypliny sztuki: fotografię, film, przekazy medialne, rzemiosło artystyczne;</text:p>
      <text:p text:style-name="P1">3. Potrafi stworzyć przedmioty charakterystyczne dla sztuki ludowej: pisanki, palmy, wycinanki;</text:p>
      <text:p text:style-name="P1">4. Zna różne środki transportu i zasady korzystania.</text:p>
      <text:p text:style-name="P1"/>
      <text:p text:style-name="P2">Edukacja muzyczna. </text:p>
      <text:p text:style-name="P1">W klasie trzeciej kontynuuje się doskonalenie umiejętności muzycznych oraz uczeń po klasie 3: </text:p>
      <text:p text:style-name="P1">1. Zna różne piosenki;</text:p>
      <text:p text:style-name="P1">2. Zna melodię i słowa Hymnu Polski;</text:p>
      <text:p text:style-name="P1">3. Reaguje na zmianę metrum, tempa i dynamiki;</text:p>
      <text:p text:style-name="P1">4. Zna podstawowe kroki Trojaka i Krakowiaka;</text:p>
      <text:p text:style-name="P1">5. Aktywnie słucha muzyki;</text:p>
      <text:p text:style-name="P1">6. Rozpoznaje i odróżnia głosy wokalne: sopran, bas;</text:p>
      <text:p text:style-name="P1">7. Zna zapis nutowy;</text:p>
      <text:p text:style-name="P1">8. Potrafi zapisać i zaśpiewać gamę:</text:p>
      <text:p text:style-name="P1"/>
      <text:p text:style-name="P2">Zajęcia komputerowa. </text:p>
      <text:p text:style-name="P1">W klasie trzeciej kontynuuje się doskonalenie umiejętności obsługi komputera oraz uczeń po klasie 3: </text:p>
      <text:p text:style-name="P1">1. Potrafi w miarę potrze korzystać z Internetu jako źródła informacji;</text:p>
      <text:p text:style-name="P1">2. Zna różne adresy internetowe;</text:p>
      <text:p text:style-name="P1">3. Biegle posługuje się klawiaturą.</text:p>
      <text:p text:style-name="P1"/>
      <text:p text:style-name="P2">Wychowanie fizyczne. </text:p>
      <text:p text:style-name="P1">W klasie trzeciej kontynuuje się doskonalenie umiejętności sportowych oraz uczeń po klasie 3: </text:p>
      <text:p text:style-name="P1"><text:span text:style-name="T1">1</text:span>. Posługuje się przyborami sportowymi zgodnie z ich przeznaczeniem;</text:p>
      <text:p text:style-name="P1"><text:span text:style-name="T1">2</text:span>. Dba o bezpieczeństwo w czasie zajęć ruchowych;</text:p>
      <text:p text:style-name="P1"><text:span text:style-name="T1">3</text:span>. Przestrzega zasad sportowej rywalizacji;</text:p>
      <text:p text:style-name="P1"><text:span text:style-name="T1">4</text:span>. Oburącz odbija piłkę sposobem górnym;</text:p>
      <text:p text:style-name="P1"><text:span text:style-name="T1">5</text:span>. Realizuje marszobiegi;</text:p>
      <text:p text:style-name="P1"><text:span text:style-name="T1">6</text:span>. Pokonuje tory przeszkód;</text:p>
      <text:p text:style-name="P1"><text:span text:style-name="T1">7</text:span> Dba o zdrowie, higienę osobistą oraz porządek i czystość otoczenia.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9-02T20:23:11.573000000</meta:creation-date>
    <meta:print-date>2026-09-02T20:35:02.958000000</meta:print-date>
    <dc:date>2026-09-08T14:53:36.574000000</dc:date>
    <meta:editing-duration>PT2M32S</meta:editing-duration>
    <meta:editing-cycles>2</meta:editing-cycles>
    <meta:generator>LibreOffice/7.0.4.2$Windows_X86_64 LibreOffice_project/dcf040e67528d9187c66b2379df5ea4407429775</meta:generator>
    <meta:document-statistic meta:table-count="0" meta:image-count="0" meta:object-count="0" meta:page-count="3" meta:paragraph-count="124" meta:word-count="1056" meta:character-count="7534" meta:non-whitespace-character-count="6573"/>
  </office:meta>
</office:document-meta>
</file>